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tent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Helvetica" svg:font-family="Helvetica, Arial, sans-serif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Regular" style:font-family-generic="roman"/>
    <style:font-face style:name="PT Astra Serif1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P1" style:family="paragraph" style:parent-style-name="Header_20_right">
      <style:text-properties style:text-rotation-angle="270" style:text-rotation-scale="line-height"/>
    </style:style>
    <style:style style:name="P2" style:family="paragraph" style:parent-style-name="Footer_20_left">
      <style:text-properties officeooo:rsid="005ffed0" officeooo:paragraph-rsid="005ffed0"/>
    </style:style>
    <style:style style:name="P3" style:family="paragraph" style:parent-style-name="Гриф_5f_Экземпляр">
      <style:text-properties officeooo:paragraph-rsid="007cf328"/>
    </style:style>
    <style:style style:name="P4" style:family="paragraph" style:parent-style-name="Гриф_5f_Экземпляр">
      <style:text-properties officeooo:rsid="005d3465" officeooo:paragraph-rsid="007cf328"/>
    </style:style>
    <style:style style:name="P5" style:family="paragraph" style:parent-style-name="Standard">
      <style:text-properties fo:font-size="2pt" officeooo:paragraph-rsid="007cf328" style:font-size-asian="1.75pt" style:font-size-complex="2pt"/>
    </style:style>
    <style:style style:name="P6" style:family="paragraph" style:parent-style-name="First_20_line_20_indent">
      <style:text-properties officeooo:paragraph-rsid="0077fdf3"/>
    </style:style>
    <style:style style:name="P7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 style:writing-mode="lr-tb"/>
      <style:text-properties fo:font-variant="normal" fo:text-transform="none" fo:color="#000000" loext:opacity="100%" style:font-name="Helvetica" fo:font-size="14pt" fo:letter-spacing="normal" fo:font-style="normal" fo:font-weight="normal"/>
    </style:style>
    <style:style style:name="P8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 style:writing-mode="lr-tb"/>
      <style:text-properties fo:font-variant="normal" fo:text-transform="none" fo:color="#000000" loext:opacity="100%" style:font-name="Helvetica" fo:font-size="14pt" fo:letter-spacing="normal" fo:font-style="normal" fo:font-weight="normal" officeooo:paragraph-rsid="00855064"/>
    </style:style>
    <style:style style:name="P9" style:family="paragraph" style:parent-style-name="Text_20_body">
      <style:text-properties fo:font-variant="normal" fo:text-transform="none" fo:color="#000000" loext:opacity="100%" style:font-name="Helvetica" fo:font-size="14pt" fo:letter-spacing="normal" fo:font-style="normal" fo:font-weight="normal" officeooo:paragraph-rsid="0077fdf3"/>
    </style:style>
    <style:style style:name="P10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 style:writing-mode="lr-tb"/>
      <style:text-properties fo:font-variant="normal" fo:text-transform="none" fo:color="#000000" loext:opacity="100%" fo:letter-spacing="normal"/>
    </style:style>
    <style:style style:name="P11" style:family="paragraph" style:parent-style-name="Text_20_body" style:master-page-name="First_20_Page">
      <style:paragraph-properties style:page-number="auto"/>
      <style:text-properties fo:font-variant="normal" fo:text-transform="none" fo:color="#000000" loext:opacity="100%" style:font-name="Helvetica" fo:font-size="14pt" fo:letter-spacing="normal" fo:font-style="normal" fo:font-weight="normal" officeooo:paragraph-rsid="0077fdf3"/>
    </style:style>
    <style:style style:name="P12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 style:writing-mode="lr-tb"/>
      <style:text-properties fo:font-variant="normal" fo:text-transform="none" fo:color="#000000" loext:opacity="100%" style:font-name="Helvetica" fo:font-size="14pt" fo:letter-spacing="normal" fo:font-style="normal" fo:font-weight="normal" officeooo:paragraph-rsid="00855064"/>
    </style:style>
    <style:style style:name="P13" style:family="paragraph" style:parent-style-name="Text_20_body">
      <style:paragraph-properties fo:margin-left="0cm" fo:margin-right="0cm" fo:margin-top="0cm" fo:margin-bottom="0cm" style:contextual-spacing="false" fo:orphans="2" fo:widows="2" fo:text-indent="0cm" style:auto-text-indent="false" style:writing-mode="lr-tb"/>
      <style:text-properties fo:font-variant="normal" fo:text-transform="none" fo:color="#000000" loext:opacity="100%" fo:letter-spacing="normal" fo:font-weight="bold" style:font-weight-asian="bold" style:font-weight-complex="bold"/>
    </style:style>
    <style:style style:name="P14" style:family="paragraph" style:parent-style-name="Footer_20_left" style:master-page-name="Обратная_20_сторона">
      <style:paragraph-properties style:page-number="auto"/>
    </style:style>
    <style:style style:name="T1" style:family="text">
      <style:text-properties officeooo:rsid="005ffed0"/>
    </style:style>
    <style:style style:name="T2" style:family="text">
      <style:text-properties style:font-name="Helvetica" fo:font-size="14pt" fo:font-style="normal"/>
    </style:style>
    <style:style style:name="T3" style:family="text">
      <style:text-properties style:font-name="Helvetica" fo:font-size="14pt" fo:font-style="normal" fo:font-weight="normal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АЛГОРИТМ ПРОВЕДЕНИЯ ЗАПОМИНАЮЩЕГОСЯ  ДНЯ ОХРАНЫ ТРУДА</text:p>
      <text:p text:style-name="P9"/>
      <text:p text:style-name="P8">Советы, как эффективно, без хаоса и креативно провести День охраны труда</text:p>
      <text:p text:style-name="P8"><text:s/></text:p>
      <text:p text:style-name="P8">Всемирный день охраны труда — это не просто дата в календаре, а отличная возможность напомнить о безопасности и здоровье работникам. </text:p>
      <text:p text:style-name="P8">Чтобы сделать этот день не формальностью, а ярким и запоминающимся событием, важно продумать каждый шаг!</text:p>
      <text:p text:style-name="P13"><text:span text:style-name="T2">7 шагов к успешному мероприятию:</text:span></text:p>
      <text:p text:style-name="P10">✅<text:span text:style-name="T3">Определите цель: что важно именно для вашей компании? Это может быть серия познавательных вебинаров, развлекательные конкурсы, тренинги по первой помощи или флешмобы.</text:span></text:p>
      <text:p text:style-name="P10">✅ <text:span text:style-name="T3">Определите аудиторию: IT-специалисты, рабочие на производстве, офисные сотрудники — у каждого своя специфика, и подход должен быть разным.</text:span></text:p>
      <text:p text:style-name="P10">✅ <text:span text:style-name="T3">Объедините команду единомышленников: организацию большого мероприятия невозможно провести в одиночку. Назначьте ответственных, выберите площадки и установите сроки.</text:span></text:p>
      <text:p text:style-name="P10">✅ <text:span text:style-name="T3">Подготовьтесь заранее: закажите сувениры (например, шоколадки с напоминанием о безопасности), подготовьте баннеры, квизы, фотозоны, проверьте оборудование.</text:span></text:p>
      <text:p text:style-name="P10">✅ <text:span text:style-name="T3">Проведите PR-кампанию: используйте Telegram, внутренние порталы, плакаты, рассылки и даже интерактивные способы привлечения внимания.</text:span></text:p>
      <text:p text:style-name="P10">✅ <text:span text:style-name="T3">Организуйте день мероприятия: следите за атмосферой вовлеченности, интереса и позитива! Безопасность не должна быть скучной.</text:span></text:p>
      <text:p text:style-name="P10">✅ <text:span text:style-name="T3">Соберите обратную связь: узнайте у участников, что им понравилось и что можно улучшить, чтобы в следующем году сделать еще лучше!</text:span></text:p>
      <text:p text:style-name="P7">Превратите безопасность в познавательное, интересное и вовлекающее событие, а не скучную обязанность!</text:p>
      <text:p text:style-name="P6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Helvetica" svg:font-family="Helvetica, Arial, sans-serif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Regular" style:font-family-generic="roman"/>
    <style:font-face style:name="PT Astra Serif1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1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text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text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text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1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05T11:33:28.292754139</meta:creation-date>
    <dc:title>Default</dc:title>
    <meta:editing-cycles>5</meta:editing-cycles>
    <meta:editing-duration>PT3M33S</meta:editing-duration>
    <meta:generator>LibreOffice/7.6.7.2$Linux_X86_64 LibreOffice_project/60$Build-2</meta:generator>
    <dc:date>2025-03-24T16:43:20.429188321</dc:date>
    <meta:document-statistic meta:table-count="1" meta:image-count="0" meta:object-count="0" meta:page-count="1" meta:paragraph-count="24" meta:word-count="218" meta:character-count="1604" meta:non-whitespace-character-count="1404"/>
  </office:meta>
</office:document-meta>
</file>